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Liberation Sans" svg:font-family="&quot;Liberation Sans&quot;"/>
    <style:font-face style:name="Calibri" svg:font-family="Calibri"/>
    <style:font-face style:name="F" svg:font-family="F"/>
    <style:font-face style:name="Calibri-Bold" svg:font-family="Calibri-Bold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36">
      <style:table-cell-properties fo:border="thin solid #000000"/>
    </style:style>
    <style:style style:name="ce4" style:family="table-cell" style:parent-style-name="Default" style:data-style-name="N14">
      <style:table-cell-properties fo:border="thin solid #000000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7" style:family="table-cell" style:parent-style-name="Default" style:data-style-name="N2">
      <style:table-cell-properties fo:border="thin solid #000000" style:vertical-align="automatic" style:repeat-content="false"/>
      <style:paragraph-properties fo:text-align="end" fo:margin-right="0cm"/>
    </style:style>
    <style:style style:name="ce8" style:family="table-cell" style:parent-style-name="Default" style:data-style-name="N36">
      <style:table-cell-properties fo:border="thin solid #000000" fo:background-color="#FFFF00"/>
    </style:style>
    <style:style style:name="ce9" style:family="table-cell" style:parent-style-name="Valuta" style:data-style-name="N14">
      <style:table-cell-properties fo:border="thin solid #000000" style:vertical-align="automatic" fo:background-color="#FFFF00"/>
      <style:text-properties style:font-name="Calibri" style:font-name-asian="Calibri" style:font-name-complex="Calibri"/>
    </style:style>
    <style:style style:name="ce10" style:family="table-cell" style:parent-style-name="Percentuale" style:data-style-name="N14">
      <style:table-cell-properties fo:border="thin solid #000000" style:vertical-align="automatic" fo:background-color="#FFFF00"/>
      <style:text-properties style:font-name="Calibri" style:font-name-asian="Calibri" style:font-name-complex="Calibri"/>
    </style:style>
    <style:style style:name="ce11" style:family="table-cell" style:parent-style-name="Default" style:data-style-name="N36">
      <style:table-cell-properties fo:border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12" style:family="table-cell" style:parent-style-name="Default" style:data-style-name="N36">
      <style:table-cell-properties fo:border="thin solid #000000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fo:background-color="#F2CEEF"/>
    </style:style>
    <style:style style:name="ce14" style:family="table-cell" style:parent-style-name="Default" style:data-style-name="N36">
      <style:table-cell-properties fo:border="thin solid #000000" fo:background-color="#F2CEEF"/>
    </style:style>
    <style:style style:name="ce15" style:family="table-cell" style:parent-style-name="Default" style:data-style-name="N14">
      <style:table-cell-properties fo:border="thin solid #000000" fo:background-color="#F2CEEF"/>
    </style:style>
    <style:style style:name="ce16" style:family="table-cell" style:parent-style-name="Default" style:data-style-name="N14">
      <style:table-cell-properties fo:border="thin solid #000000" fo:background-color="#FFFF00"/>
    </style:style>
    <style:style style:name="ce17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ce18" style:family="table-cell" style:parent-style-name="Default" style:data-style-name="N2">
      <style:table-cell-properties fo:border="thin solid #000000"/>
    </style:style>
    <style:style style:name="ce19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Calibri" style:font-name-asian="Calibri" style:font-name-complex="Calibri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fo:background-color="#C0E6F5"/>
    </style:style>
    <style:style style:name="ce22" style:family="table-cell" style:parent-style-name="Default" style:data-style-name="N36">
      <style:table-cell-properties fo:border="thin solid #000000" fo:background-color="#C0E6F5"/>
    </style:style>
    <style:style style:name="ce23" style:family="table-cell" style:parent-style-name="Default" style:data-style-name="N14">
      <style:table-cell-properties fo:border="thin solid #000000" fo:background-color="#C0E6F5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Calibri" style:font-name-asian="Calibri" style:font-name-complex="Calibri" fo:font-size="12pt" style:font-size-asian="12pt" style:font-size-complex="12pt"/>
    </style:style>
    <style:style style:name="ce25" style:family="table-cell" style:parent-style-name="Default" style:data-style-name="N37">
      <style:table-cell-properties fo:border="thin solid #000000"/>
    </style:style>
    <style:style style:name="ce26" style:family="table-cell" style:parent-style-name="Default" style:data-style-name="N37">
      <style:table-cell-properties fo:border="thin solid #000000" style:vertical-align="automatic" style:repeat-content="false"/>
      <style:paragraph-properties fo:text-align="end" fo:margin-right="0cm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215C98" fo:font-weight="bold" style:font-weight-asian="bold" style:font-weight-complex="bold"/>
    </style:style>
    <style:style style:name="ce28" style:family="table-cell" style:parent-style-name="Default" style:data-style-name="N0"/>
    <style:style style:name="ce2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3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F" style:font-name-asian="F" style:font-name-complex="F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Liberation Sans" style:font-name-asian="Liberation Sans" style:font-name-complex="Liberation Sans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F" style:font-name-asian="F" style:font-name-complex="F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alibri-Bold" style:font-name-asian="Calibri-Bold" style:font-name-complex="Calibri-Bold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8.67833333333333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2.72520833333333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3.25437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63.7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73.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392.25pt" style:use-optimal-row-height="true" fo:break-before="auto"/>
    </style:style>
    <style:style style:name="ro7" style:family="table-row">
      <style:table-row-properties style:row-height="310.7pt" style:use-optimal-row-height="fals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346.5pt" style:use-optimal-row-height="true" fo:break-before="auto"/>
    </style:style>
    <style:style style:name="ro10" style:family="table-row">
      <style:table-row-properties style:row-height="344.25pt" style:use-optimal-row-height="false" fo:break-before="auto"/>
    </style:style>
    <style:style style:name="ro11" style:family="table-row">
      <style:table-row-properties style:row-height="365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ezzi_per_O_E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2" table:number-columns-repeated="16378" table:default-cell-style-name="ce1"/>
        <table:table-row table:style-name="ro1">
          <table:table-cell office:value-type="string" table:number-columns-spanned="6" table:number-rows-spanned="1" table:style-name="ce27">
            <text:p>ALLEGATO M - Dettaglio Prezzi per Intervento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number-columns-spanned="6" table:number-rows-spanned="1" table:style-name="ce28"/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31">
            <text:p>PROCEDURA APERTA SOPRA SOGLIA COMUNITARIA, AI SENSI DELL'ART. 71 DEL D.LGS. N. 36/2023 E S.M.I. (IN SEGUITO "CODICE"), PER L'AFFIDAMENTO DELL'ACCORDO QUADRO CON UN UNICO OPERATORE ECONOMICO PER L'ESPLETAMENTO DEL SERVIZIO DI DISINFESTAZIONE CONTRO LE ZANZARE ED ALTRI INSETTI NOCIVI E PA-RASSITI IN AREE DEL TERRITORIO PROVINCIALE DI ORISTANO – CIG: B8106EDD18.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number-columns-spanned="6" table:number-rows-spanned="1" table:style-name="ce29"/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30">
            <text:p>ANALISI DEI PREZZI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number-columns-repeated="3" table:style-name="ce2"/>
          <table:table-cell table:number-columns-repeated="2" table:style-name="ce3"/>
          <table:table-cell table:style-name="ce4"/>
          <table:table-cell table:number-columns-repeated="16378"/>
        </table:table-row>
        <table:table-row table:style-name="ro1">
          <table:table-cell table:style-name="ce2"/>
          <table:table-cell office:value-type="string" table:style-name="ce2">
            <text:p>U.M.</text:p>
          </table:table-cell>
          <table:table-cell office:value-type="string" table:style-name="ce2">
            <text:p>QUANTITA'</text:p>
          </table:table-cell>
          <table:table-cell office:value-type="string" table:style-name="ce3">
            <text:p>PREZZO</text:p>
          </table:table-cell>
          <table:table-cell office:value-type="string" table:style-name="ce3">
            <text:p>IMPORTO</text:p>
          </table:table-cell>
          <table:table-cell office:value-type="string" table:style-name="ce4">
            <text:p>INC.%</text:p>
          </table:table-cell>
          <table:table-cell table:number-columns-repeated="16378"/>
        </table:table-row>
        <table:table-row table:style-name="ro4">
          <table:table-cell office:value-type="string" table:style-name="ce5">
            <text:p>INTERVENTO DI DISINFESTAZIONE LARVICIDA CONTRO LE ZANZARE SU SUPERFICI ESTESE - con prodotto con formulazione granulare<text:s/><text:span text:style-name="T1">- Interventi di disinfestazione larvicida contro le zanzare su superfici estese eseguiti in aree delimitate del territorio provinciale ascrivibili alle seguenti tipologie: zone stagnali e peristagnali, paludi temporanee, depressioni, pozze d’acqua stagnante, ecc che verranno indicate dal Direttore dell'Esecuzione del contratto e da eseguirsi con i prodotti di seguito indicati. L’intervento comprende il completamento di ogni ciclo di intervento su tutti i luoghi indicati, negli orari e secondo le modalità indicati dal Responsabile del Servizio e le garanzie indicate dal disciplinare tecnico. Compresa la fornitura di prodotti e preparati e relativo utilizzo mediante attrezzature adeguate, la predisposizione e trasmissione del calendario degli interventi, l’impiego degli operatori, l’assistenza del Referente Tecnico Operativo, l’utilizzo di mezzi e spostamenti ed ogni altro onere avente come fine il completamento e la garanzia del servizio come richiesto dal contratto.</text:span>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16378"/>
        </table:table-row>
        <table:table-row table:style-name="ro5">
          <table:table-cell office:value-type="string" table:style-name="ce6">
            <text:p>OPERAIO DISINFESTATORE (CONTR.NAZIONALE…. INDICARE RIFERIMENTO PER IL COSTO ORARIO)</text:p>
          </table:table-cell>
          <table:table-cell office:value-type="string" table:style-name="ce2">
            <text:p>ora</text:p>
          </table:table-cell>
          <table:table-cell office:value-type="string" table:style-name="ce7">
            <text:p>1h40’</text:p>
          </table:table-cell>
          <table:table-cell table:number-columns-repeated="2" table:style-name="ce8"/>
          <table:table-cell table:style-name="ce9"/>
          <table:table-cell table:number-columns-repeated="16378"/>
        </table:table-row>
        <table:table-row table:style-name="ro1">
          <table:table-cell office:value-type="string" table:style-name="ce2">
            <text:p>OPERAIO DISINFESTATORE (CONTR.NAZIONALE….)</text:p>
          </table:table-cell>
          <table:table-cell office:value-type="string" table:style-name="ce2">
            <text:p>ora</text:p>
          </table:table-cell>
          <table:table-cell office:value-type="string" table:style-name="ce7">
            <text:p>1h40’</text:p>
          </table:table-cell>
          <table:table-cell table:number-columns-repeated="2" table:style-name="ce8"/>
          <table:table-cell table:style-name="ce9"/>
          <table:table-cell table:number-columns-repeated="16378"/>
        </table:table-row>
        <table:table-row table:style-name="ro1">
          <table:table-cell office:value-type="string" table:style-name="ce2">
            <text:p>BACILLUS GRANULARE</text:p>
          </table:table-cell>
          <table:table-cell office:value-type="string" table:style-name="ce2">
            <text:p>KG</text:p>
          </table:table-cell>
          <table:table-cell office:value-type="float" office:value="11" table:style-name="ce2">
            <text:p>11</text:p>
          </table:table-cell>
          <table:table-cell table:number-columns-repeated="2" table:style-name="ce8"/>
          <table:table-cell table:style-name="ce10"/>
          <table:table-cell table:number-columns-repeated="16378"/>
        </table:table-row>
        <table:table-row table:style-name="ro1">
          <table:table-cell office:value-type="string" table:style-name="ce2">
            <text:p><text:span text:style-name="T2">PREZZO</text:span></text:p>
          </table:table-cell>
          <table:table-cell table:number-columns-repeated="2" table:style-name="ce2"/>
          <table:table-cell table:style-name="ce11"/>
          <table:table-cell office:value-type="currency" office:value="0" table:formula="of:=SUM([.E9:.E11])" table:style-name="ce12">
            <text:p>0,00 €</text:p>
          </table:table-cell>
          <table:table-cell office:value-type="percentage" office:value="0" table:formula="of:=SUM([.F9:.F11])" table:style-name="ce4">
            <text:p>0,00%</text:p>
          </table:table-cell>
          <table:table-cell table:number-columns-repeated="16378"/>
        </table:table-row>
        <table:table-row table:style-name="ro1">
          <table:table-cell table:number-columns-repeated="3" table:style-name="ce13"/>
          <table:table-cell table:number-columns-repeated="2" table:style-name="ce14"/>
          <table:table-cell table:style-name="ce15"/>
          <table:table-cell table:number-columns-repeated="16378"/>
        </table:table-row>
        <table:table-row table:style-name="ro6">
          <table:table-cell office:value-type="string" table:style-name="ce5">
            <text:p>INTERVENTO DI DISINFESTAZIONE LARVICIDA CONTRO LE ZANZARE SU SUPERFICI ESTESE - con prodotto con formulazione liquida<text:s/><text:span text:style-name="T1">- Interventi di disinfestazione larvicida contro le zanzare su superfici estese eseguiti in aree delimitate del territorio provinciale ascrivibili alle seguenti tipologie: zone stagnali e peristagnali, paludi temporanee, depressioni, pozze d’acqua stagnante, ecc che verranno indicate dal Direttore dell'Esecuzione del contratto e da eseguirsi con i prodotti di seguito indicati. L’intervento comprende il completamento di ogni ciclo di intervento su tutti i luoghi indicati, negli orari e secondo le modalità indicati dal Responsabile del Servizio e le garanzie indicate dal disciplinare tecnico. Compresa la fornitura di prodotti e preparati e relativo utilizzo mediante attrezzature adeguate, la predisposizione e trasmissione del calendario degli interventi, l’impiego degli operatori, l’assistenza del Referente Tecnico Operativo, l’utilizzo di mezzi e spostamenti ed ogni altro onere avente come fine il completamento e la garanzia del servizio come richiesto dal contratto.</text:span>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16378"/>
        </table:table-row>
        <table:table-row table:style-name="ro1">
          <table:table-cell office:value-type="string" table:style-name="ce2">
            <text:p>OPERAIO DISINFESTATORE (CONTR.NAZIONALE….)</text:p>
          </table:table-cell>
          <table:table-cell office:value-type="string" table:style-name="ce2">
            <text:p>ora</text:p>
          </table:table-cell>
          <table:table-cell office:value-type="string" table:style-name="ce7">
            <text:p>1h40’</text:p>
          </table:table-cell>
          <table:table-cell table:number-columns-repeated="2" table:style-name="ce8"/>
          <table:table-cell table:style-name="ce9"/>
          <table:table-cell table:number-columns-repeated="16378"/>
        </table:table-row>
        <table:table-row table:style-name="ro1">
          <table:table-cell office:value-type="string" table:style-name="ce2">
            <text:p>OPERAIO DISINFESTATORE (CONTR.NAZIONALE….)</text:p>
          </table:table-cell>
          <table:table-cell office:value-type="string" table:style-name="ce2">
            <text:p>ora</text:p>
          </table:table-cell>
          <table:table-cell office:value-type="string" table:style-name="ce7">
            <text:p>1h40’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17">
            <text:p>AUTOCARRO MUNITO DI CISTERNA E ATOMIZZATORE, COMPRESO MANUTENZIONE, GASOLIO, ECC.</text:p>
          </table:table-cell>
          <table:table-cell office:value-type="string" table:style-name="ce2">
            <text:p>ora</text:p>
          </table:table-cell>
          <table:table-cell office:value-type="float" office:value="0.5" table:style-name="ce18">
            <text:p>0,50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2">
            <text:p>BACILLUS LIQUIDO</text:p>
          </table:table-cell>
          <table:table-cell office:value-type="string" table:style-name="ce2">
            <text:p>litro</text:p>
          </table:table-cell>
          <table:table-cell office:value-type="float" office:value="2.1" table:style-name="ce18">
            <text:p>2,10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19">
            <text:p>PREZZO</text:p>
          </table:table-cell>
          <table:table-cell table:number-columns-repeated="2" table:style-name="ce2"/>
          <table:table-cell table:style-name="ce3"/>
          <table:table-cell office:value-type="currency" office:value="0" table:formula="of:=SUM([.E15:.E18])" table:style-name="ce12">
            <text:p>0,00 €</text:p>
          </table:table-cell>
          <table:table-cell office:value-type="percentage" office:value="0" table:formula="of:=SUM([.F15:.F18])" table:style-name="ce4">
            <text:p>0,00%</text:p>
          </table:table-cell>
          <table:table-cell table:number-columns-repeated="16378"/>
        </table:table-row>
        <table:table-row table:style-name="ro1">
          <table:table-cell table:number-columns-repeated="3" table:style-name="ce13"/>
          <table:table-cell table:number-columns-repeated="2" table:style-name="ce14"/>
          <table:table-cell table:style-name="ce15"/>
          <table:table-cell table:number-columns-repeated="16378"/>
        </table:table-row>
        <table:table-row table:style-name="ro7">
          <table:table-cell office:value-type="string" table:style-name="ce20">
            <text:p>INTERVENTI DI DISINFESTAZIONE LARVICIDA CONTRO LE ZANZARE SU POZZETTI E CADITOIE STRADALI -<text:s/><text:span text:style-name="T1">Interventi di disinfestazione larvicida contro le zanzare eseguito in pozzetti e caditoie stradali che verranno indicate dal Direttore dell'Esecuzione del contratto. L’intervento comprende il completamento di ogni ciclo di intervento su tutti i luoghi indicati, negli orari e secondo le modalità indicati dal Responsabile del Servizio e le garanzie indicate dal disciplinare tecnico. Compresa la fornitura<text:s/></text:span><text:span text:style-name="T1">Compresa la fornitura di prodotti e preparati e relativo utilizzo mediante attrezzature adeguate, la predisposizione e trasmissione del calendario degli interventi, l’impiego degli operatori, l’assistenza del Referente Tecnico Operativo, l’utilizzo di mezzi e spostamenti ed ogni altro onere avente come fine il completamento e la garanzia del servizio come richiesto dal contratto.</text:span>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16378"/>
        </table:table-row>
        <table:table-row table:style-name="ro1">
          <table:table-cell office:value-type="string" table:style-name="ce2">
            <text:p>OPERAIO DISINFESTATORE (CONTR.NAZIONALE….)</text:p>
          </table:table-cell>
          <table:table-cell office:value-type="string" table:style-name="ce2">
            <text:p>ora</text:p>
          </table:table-cell>
          <table:table-cell office:value-type="float" office:value="0.09" table:style-name="ce2">
            <text:p>0,09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2">
            <text:p>BACILLUS GRANULARE</text:p>
          </table:table-cell>
          <table:table-cell office:value-type="string" table:style-name="ce2">
            <text:p>KG</text:p>
          </table:table-cell>
          <table:table-cell office:value-type="float" office:value="5.0000000000000001E-4" table:style-name="ce2">
            <text:p>0,0005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2">
            <text:p>PREZZO PER ANALISI</text:p>
          </table:table-cell>
          <table:table-cell table:number-columns-repeated="2" table:style-name="ce2"/>
          <table:table-cell table:style-name="ce12"/>
          <table:table-cell office:value-type="currency" office:value="0" table:formula="of:=SUM([.E22:.E23])" table:style-name="ce12">
            <text:p>0,00 €</text:p>
          </table:table-cell>
          <table:table-cell office:value-type="percentage" office:value="0" table:formula="of:=SUM([.F22:.F23])" table:style-name="ce4">
            <text:p>0,00%</text:p>
          </table:table-cell>
          <table:table-cell table:number-columns-repeated="16378"/>
        </table:table-row>
        <table:table-row table:style-name="ro1">
          <table:table-cell table:number-columns-repeated="3" table:style-name="ce21"/>
          <table:table-cell table:number-columns-repeated="2" table:style-name="ce22"/>
          <table:table-cell table:style-name="ce23"/>
          <table:table-cell table:number-columns-repeated="16378"/>
        </table:table-row>
        <table:table-row table:style-name="ro8">
          <table:table-cell office:value-type="string" table:style-name="ce5">
            <text:p>INTERVENTI DI DISINFESTAZIONE ADULTICIDA NOTTURNO IN STRADE E VIALI ALBERATI.<text:s/><text:span text:style-name="T1">Interventi di disinfestazione adulticida notturno contro le zanzare in superfici estese all’aperto ascrivibili alle seguenti tipologie: viali alberati con sezione media stradale fino a 12 m , strade urbane e simili che verranno indicate dal Direttore dell'Esecuzione del contratto. L’intervento, da valutarsi comprensivo di irrorazione in andata e ritorno, comprende il completamento di ogni ciclo di intervento su tutti i luoghi indicati, negli orari e secondo le modalità indicati dal Responsabile del Servizio e le garanzie indicate dal disciplinare tecnico. La soluzione dovrà essere erogata con portata di circa 4/5 l/min con l’utilizzo di atomizzatori (capacità di gittata dell’atomizzatore 15/20 m) montati su mezzi veicolari procedenti a velocità estremamente moderata (max 10 Km/h). Compresa la fornitura di prodotti e preparati e relativo utilizzo mediante attrezzature adeguate, la predisposizione e trasmissione del calendario degli interventi, l’impiego degli operatori, l’assistenza del Referente Tecnico Operativo, l’utilizzo di mezzi e spostamenti ed ogni altro onere avente come fine il completamento e la garanzia del servizio come richiesto dal contratto. Prezzo a chilometro</text:span>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16378"/>
        </table:table-row>
        <table:table-row table:number-rows-repeated="2" table:style-name="ro1">
          <table:table-cell office:value-type="string" table:style-name="ce2">
            <text:p>OPERAIO DISINFESTATORE (CONTR.NAZIONALE….)</text:p>
          </table:table-cell>
          <table:table-cell office:value-type="string" table:style-name="ce2">
            <text:p>ora</text:p>
          </table:table-cell>
          <table:table-cell office:value-type="float" office:value="9.5000000000000001E-2" table:style-name="ce2">
            <text:p>0,095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17">
            <text:p>AUTOCARRO MUNITO DI CISTERNA E ATOMIZZATORE, COMPRESO MANUTENZIONE, GASOLIO, ECC.</text:p>
          </table:table-cell>
          <table:table-cell office:value-type="string" table:style-name="ce2">
            <text:p>ora</text:p>
          </table:table-cell>
          <table:table-cell office:value-type="float" office:value="9.5000000000000001E-2" table:style-name="ce2">
            <text:p>0,095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2">
            <text:p>PERMETRINA</text:p>
          </table:table-cell>
          <table:table-cell office:value-type="string" table:style-name="ce2">
            <text:p>litro</text:p>
          </table:table-cell>
          <table:table-cell office:value-type="float" office:value="0.35" table:style-name="ce18">
            <text:p>0,35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2">
            <text:p>PREZZO</text:p>
          </table:table-cell>
          <table:table-cell table:number-columns-repeated="2" table:style-name="ce2"/>
          <table:table-cell table:style-name="ce12"/>
          <table:table-cell office:value-type="currency" office:value="0" table:formula="of:=SUM([.E27:.E30])" table:style-name="ce12">
            <text:p>0,00 €</text:p>
          </table:table-cell>
          <table:table-cell office:value-type="percentage" office:value="0" table:formula="of:=SUM([.F27:.F30])" table:style-name="ce4">
            <text:p>0,00%</text:p>
          </table:table-cell>
          <table:table-cell table:number-columns-repeated="16378"/>
        </table:table-row>
        <table:table-row table:style-name="ro1">
          <table:table-cell table:number-columns-repeated="3" table:style-name="ce21"/>
          <table:table-cell table:number-columns-repeated="2" table:style-name="ce22"/>
          <table:table-cell table:style-name="ce23"/>
          <table:table-cell table:number-columns-repeated="16378"/>
        </table:table-row>
        <table:table-row table:style-name="ro9">
          <table:table-cell office:value-type="string" table:style-name="ce24">
            <text:p><text:span text:style-name="T4">INTERVENTI DI DISINFESTAZIONE ADULTICIDA NOTTURNO IN SUPERFICI ESTESE ALL'APERTO.<text:s/></text:span>Interventi di disinfestazione adulticida notturno contro le zanzare in superfici estese all’aperto ascrivibili alle seguenti tipologie: piazze, parchi, giardini, cortili scolastici, aree verdi, parcheggi, cimiteri e simili che verranno indicate dal Direttore dell'Esecuzione del contratto. L’intervento comprende il completamento di ogni ciclo di intervento su tutti i luoghi indicati, negli orari e secondo le modalità indicati dal Responsabile del Servizio e le garanzie indicate dal disciplinare tecnico. Compresa la fornitura di prodotti e preparati e relativo utilizzo mediante attrezzature adeguate, la predisposizione e trasmissione del calendario degli interventi, l’impiego degli operatori, l’assistenza del Referente Tecnico Operativo, l’utilizzo di mezzi e spostamenti ed ogni altro onere avente come fine il completamento e la garanzia del servizio come richiesto dal contratto. Prezzo a ettaro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16378"/>
        </table:table-row>
        <table:table-row table:number-rows-repeated="2" table:style-name="ro1">
          <table:table-cell office:value-type="string" table:style-name="ce2">
            <text:p>OPERAIO DISINFESTATORE (CONTR.NAZIONALE….)</text:p>
          </table:table-cell>
          <table:table-cell office:value-type="string" table:style-name="ce2">
            <text:p>ora</text:p>
          </table:table-cell>
          <table:table-cell office:value-type="float" office:value="0.5" table:style-name="ce2">
            <text:p>0,5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17">
            <text:p>AUTOCARRO MUNITO DI CISTERNA E ATOMIZZATORE, COMPRESO MANUTENZIONE, GASOLIO, ECC.</text:p>
          </table:table-cell>
          <table:table-cell office:value-type="string" table:style-name="ce2">
            <text:p>ora</text:p>
          </table:table-cell>
          <table:table-cell office:value-type="float" office:value="0.5" table:style-name="ce25">
            <text:p>0,500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2">
            <text:p>PERMETRINA</text:p>
          </table:table-cell>
          <table:table-cell office:value-type="string" table:style-name="ce2">
            <text:p>litro</text:p>
          </table:table-cell>
          <table:table-cell office:value-type="float" office:value="2.0499999999999998" table:style-name="ce18">
            <text:p>2,05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2">
            <text:p><text:span text:style-name="T2">PREZZO</text:span></text:p>
          </table:table-cell>
          <table:table-cell table:number-columns-repeated="2" table:style-name="ce2"/>
          <table:table-cell table:style-name="ce12"/>
          <table:table-cell office:value-type="currency" office:value="0" table:formula="of:=SUM([.E34:.E37])" table:style-name="ce12">
            <text:p>0,00 €</text:p>
          </table:table-cell>
          <table:table-cell office:value-type="percentage" office:value="0" table:formula="of:=SUM([.F34:.F37])" table:style-name="ce4">
            <text:p>0,00%</text:p>
          </table:table-cell>
          <table:table-cell table:number-columns-repeated="16378"/>
        </table:table-row>
        <table:table-row table:style-name="ro1">
          <table:table-cell table:number-columns-repeated="3" table:style-name="ce21"/>
          <table:table-cell table:number-columns-repeated="2" table:style-name="ce22"/>
          <table:table-cell table:style-name="ce23"/>
          <table:table-cell table:number-columns-repeated="16378"/>
        </table:table-row>
        <table:table-row table:style-name="ro10">
          <table:table-cell office:value-type="string" table:style-name="ce5">
            <text:p>INTERVENTI DI LOTTA CONTRO LE BLATTE NELLE CADITOIE STRADALI.<text:span text:style-name="T5"><text:s/></text:span><text:span text:style-name="T1">Interventi di disinfestazione di blatte comprendente un trattamento eseguito in pozzetti e caditoie stradali che verranno indicate dal Direttore dell'Esecuzione del contratto. L’intervento comprende il completamento di ogni ciclo di intervento su tutti i luoghi indicati, negli orari e secondo le modalità indicati dal Responsabile del Servizio e le garanzie indicate dal disciplinare tecnico. Compresa la fornitura di prodotti e preparati e relativo utilizzo mediante attrezzature adeguate, la predisposizione e trasmissione del calendario degli interventi, l’impiego di operatori, l’assistenza del Referente Tecnico Operativo, l’utilizzo di mezzi adeguati, gli spostamenti ed ogni altro onere avente come fine il completamento e la garanzia del servizio come richiesto dal contratto. Prezzo a pozzetto</text:span>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16378"/>
        </table:table-row>
        <table:table-row table:number-rows-repeated="2" table:style-name="ro1">
          <table:table-cell office:value-type="string" table:style-name="ce2">
            <text:p>OPERAIO DISINFESTATORE (CONTR.NAZIONALE….)</text:p>
          </table:table-cell>
          <table:table-cell office:value-type="string" table:style-name="ce2">
            <text:p>ora</text:p>
          </table:table-cell>
          <table:table-cell office:value-type="string" table:style-name="ce26">
            <text:p>0h042’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2">
            <text:p>DELTAMETRINA</text:p>
          </table:table-cell>
          <table:table-cell office:value-type="string" table:style-name="ce2">
            <text:p>litro</text:p>
          </table:table-cell>
          <table:table-cell office:value-type="float" office:value="0.06" table:style-name="ce25">
            <text:p>0,060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19">
            <text:p>PREZZO</text:p>
          </table:table-cell>
          <table:table-cell table:number-columns-repeated="2" table:style-name="ce2"/>
          <table:table-cell table:style-name="ce12"/>
          <table:table-cell office:value-type="currency" office:value="0" table:formula="of:=SUM([.E41:.E43])" table:style-name="ce12">
            <text:p>0,00 €</text:p>
          </table:table-cell>
          <table:table-cell office:value-type="percentage" office:value="0" table:formula="of:=SUM([.F41:.F43])" table:style-name="ce4">
            <text:p>0,00%</text:p>
          </table:table-cell>
          <table:table-cell table:number-columns-repeated="16378"/>
        </table:table-row>
        <table:table-row table:style-name="ro1">
          <table:table-cell table:number-columns-repeated="3" table:style-name="ce21"/>
          <table:table-cell table:style-name="ce22"/>
          <table:table-cell table:style-name="ce3"/>
          <table:table-cell table:style-name="ce4"/>
          <table:table-cell table:number-columns-repeated="16378"/>
        </table:table-row>
        <table:table-row table:style-name="ro11">
          <table:table-cell office:value-type="string" table:style-name="ce5">
            <text:p>INTERVENTI DI DISINFESTAZIONE A RICHIESTA CONTRO BLATTE, ZECCHE, PULCI, VESPE ETC.<text:span text:style-name="T1"><text:s/>Interventi di disinfestazione di blatte, zecche, pulci, vespe ecc. in aree di superficie fino a 100 mq che verranno indicate dal Direttore dell'Esecuzione del contratto. L’intervento comprende il completamento di ogni ciclo di intervento su tutti i luoghi indicati, negli orari e secondo le modalità indicati dal Responsabile del Servizio e le garanzie indicate dal disciplinare tecnico. Compresa la fornitura di prodotti e preparati e relativo utilizzo mediante attrezzature adeguate, la predisposizione e trasmissione del calendario degli interventi, l’impiego degli operatori, l’assistenza del Referente Tecnico Operativo, l’utilizzo di mezzi e spostamenti ed ogni altro onere avente come fine il completamento e la garanzia del servizio come richiesto dal contratto. Prezzo di applicazione a intervento.</text:span>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16378"/>
        </table:table-row>
        <table:table-row table:number-rows-repeated="2" table:style-name="ro1">
          <table:table-cell office:value-type="string" table:style-name="ce2">
            <text:p>OPERAIO DISINFESTATORE (CONTR.NAZIONALE….)</text:p>
          </table:table-cell>
          <table:table-cell office:value-type="string" table:style-name="ce2">
            <text:p>ora</text:p>
          </table:table-cell>
          <table:table-cell office:value-type="string" table:style-name="ce7">
            <text:p>0h10’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17">
            <text:p>AUTOCARRO MUNITO DI CISTERNA E ATOMIZZATORE, COMPRESO MANUTENZIONE, GASOLIO, ECC.</text:p>
          </table:table-cell>
          <table:table-cell office:value-type="string" table:style-name="ce2">
            <text:p>ora</text:p>
          </table:table-cell>
          <table:table-cell office:value-type="float" office:value="0.1" table:style-name="ce18">
            <text:p>0,10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2">
            <text:p>PERMETRINA</text:p>
          </table:table-cell>
          <table:table-cell office:value-type="string" table:style-name="ce2">
            <text:p>litro</text:p>
          </table:table-cell>
          <table:table-cell office:value-type="float" office:value="0.3" table:style-name="ce18">
            <text:p>0,30</text:p>
          </table:table-cell>
          <table:table-cell table:number-columns-repeated="2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19">
            <text:p>PREZZO</text:p>
          </table:table-cell>
          <table:table-cell table:number-columns-repeated="2" table:style-name="ce2"/>
          <table:table-cell table:style-name="ce12"/>
          <table:table-cell office:value-type="currency" office:value="0" table:formula="of:=SUM([.E47:.E50])" table:style-name="ce12">
            <text:p>0,00 €</text:p>
          </table:table-cell>
          <table:table-cell office:value-type="percentage" office:value="0" table:formula="of:=SUM([.F47:.F50])" table:style-name="ce4">
            <text:p>0,00%</text:p>
          </table:table-cell>
          <table:table-cell table:number-columns-repeated="16378"/>
        </table:table-row>
        <table:table-row table:number-rows-repeated="104852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Liberation Sans" svg:font-family="&quot;Liberation Sans&quot;"/>
    <style:font-face style:name="Calibri" svg:font-family="Calibri"/>
    <style:font-face style:name="F" svg:font-family="F"/>
    <style:font-face style:name="Calibri-Bold" svg:font-family="Calibri-Bold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currency-style style:name="N36" number:language="en" number:country="US">
      <number:number number:decimal-places="2" number:min-decimal-places="2" number:min-integer-digits="1" number:grouping="true"/>
      <number:text> </number:text>
      <number:currency-symbol number:language="en" number:country="US">€</number:currency-symbol>
    </number:currency-style>
    <number:number-style style:name="N37">
      <number:number number:decimal-places="3" number:min-decimal-places="3" number:min-integer-digits="1"/>
    </number:number-style>
    <number:currency-style style:name="N38P0" number:language="en" number:country="US">
      <number:fill-character> </number:fill-character>
      <number:number number:decimal-places="2" number:min-decimal-places="2" number:min-integer-digits="1" number:grouping="true"/>
      <number:text> </number:text>
      <number:currency-symbol number:language="en" number:country="US">€</number:currency-symbol>
      <number:text> </number:text>
    </number:currency-style>
    <number:currency-style style:name="N38P1" number:language="en" number:country="US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n" number:country="US">€</number:currency-symbol>
      <number:text> </number:text>
    </number:currency-style>
    <number:currency-style style:name="N38P2" number:language="en" number:country="US"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en" number:country="US">€</number:currency-symbol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Percentuale" style:family="table-cell" style:data-style-name="N13">
      <style:table-cell-properties style:vertical-align="automatic" fo:background-color="transparent"/>
      <style:text-properties style:font-name="Calibri" style:font-name-asian="Calibri" style:font-name-complex="Calibri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Tex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Valuta" style:family="table-cell" style:data-style-name="N38">
      <style:table-cell-properties style:vertical-align="automatic" fo:background-color="transparent"/>
      <style:text-properties style:font-name="Calibri" style:font-name-asian="Calibri" style:font-name-complex="Calibri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029</meta:generator>
    <dc:title/>
    <dc:description/>
    <dc:subject/>
    <meta:initial-creator>Manuela Urracci</meta:initial-creator>
    <dc:creator>Giuseppina Fadda</dc:creator>
    <meta:creation-date>2025-06-30T10:13:58Z</meta:creation-date>
    <dc:date>2025-08-28T16:06:18Z</dc:date>
    <meta:editing-cycles>4</meta:editing-cycles>
  </office:meta>
</office:document-meta>
</file>